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1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float" office:value="213" calcext:value-type="float">
            <text:p>2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CAGLIA</text:p>
          </table:table-cell>
          <table:table-cell table:style-name="ce6" office:value-type="string" calcext:value-type="string">
            <text:p>ESTER FRANCESC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0.5" calcext:value-type="float">
            <text:p>8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205.5" calcext:value-type="float">
            <text:p>20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ISAFULL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float" office:value="203" calcext:value-type="float">
            <text:p>2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203" calcext:value-type="float">
            <text:p>2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94" calcext:value-type="float">
            <text:p>1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MARIA ISABEL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90" calcext:value-type="float">
            <text:p>19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87" calcext:value-type="float">
            <text:p>1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DONE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87" calcext:value-type="float">
            <text:p>1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S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86" calcext:value-type="float">
            <text:p>1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JOAN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2.5" calcext:value-type="float">
            <text:p>10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185.5" calcext:value-type="float">
            <text:p>1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02.5" calcext:value-type="float">
            <text:p>10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183.5" calcext:value-type="float">
            <text:p>18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EDONIO</text:p>
          </table:table-cell>
          <table:table-cell table:style-name="ce6" office:value-type="string" calcext:value-type="string">
            <text:p>LAURA SIMO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float" office:value="183" calcext:value-type="float">
            <text:p>1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A'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float" office:value="169.5" calcext:value-type="float">
            <text:p>16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CI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68" calcext:value-type="float">
            <text:p>1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ROTTIN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63" calcext:value-type="float">
            <text:p>1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GANA'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162" calcext:value-type="float">
            <text:p>1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DORNATO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float" office:value="160.5" calcext:value-type="float">
            <text:p>16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AD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SANT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IZZ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UD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float" office:value="151.5" calcext:value-type="float">
            <text:p>15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OCCOL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ACRINÒ</text:p>
          </table:table-cell>
          <table:table-cell table:style-name="ce6" office:value-type="string" calcext:value-type="string">
            <text:p>LORETT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AM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ERI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SIMONA ANTONELL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ANDO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CHIENZI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BRIEL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NTURIERO</text:p>
          </table:table-cell>
          <table:table-cell table:style-name="ce6" office:value-type="string" calcext:value-type="string">
            <text:p>GIN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37.5" calcext:value-type="float">
            <text:p>1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S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ANCI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QUINO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31.5" calcext:value-type="float">
            <text:p>13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GIUSEPPE ANTONIO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SSALACQUA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ESTIER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126.5" calcext:value-type="float">
            <text:p>126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DANIELA GIOVANN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25.5" calcext:value-type="float">
            <text:p>12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NATASCI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LONA'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7.5" calcext:value-type="float">
            <text:p>11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ELLO</text:p>
          </table:table-cell>
          <table:table-cell table:style-name="ce6" office:value-type="string" calcext:value-type="string">
            <text:p>ROBERTA ROSARI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number-columns-repeated="2"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TALE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14.5" calcext:value-type="float">
            <text:p>11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NTORIER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NO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STOR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RACO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05.5" calcext:value-type="float">
            <text:p>10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NE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LI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04.5" calcext:value-type="float">
            <text:p>10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ZIO</text:p>
          </table:table-cell>
          <table:table-cell table:style-name="ce6" office:value-type="string" calcext:value-type="string">
            <text:p>MONTAGNI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SANTIS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SILVAN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IOLAND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98.5" calcext:value-type="float">
            <text:p>9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AR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DULI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GLION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OTTA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5.5" calcext:value-type="float">
            <text:p>9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OCITTI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EROTTI</text:p>
          </table:table-cell>
          <table:table-cell table:style-name="ce6" office:value-type="string" calcext:value-type="string">
            <text:p>MARIANGELA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92.5" calcext:value-type="float">
            <text:p>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SIT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RICOST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ERA</text:p>
          </table:table-cell>
          <table:table-cell table:style-name="ce6" office:value-type="string" calcext:value-type="string">
            <text:p>COSIMIN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SCA'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SOLO</text:p>
          </table:table-cell>
          <table:table-cell table:style-name="ce6" office:value-type="string" calcext:value-type="string">
            <text:p>AUGUSTA ANTONIN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8.5" calcext:value-type="float">
            <text:p>8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MINELLO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7.5" calcext:value-type="float">
            <text:p>8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ALVINA MARI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7.5" calcext:value-type="float">
            <text:p>8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LINA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RA</text:p>
          </table:table-cell>
          <table:table-cell table:style-name="ce6" office:value-type="string" calcext:value-type="string">
            <text:p>VANESS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COPINO</text:p>
          </table:table-cell>
          <table:table-cell table:style-name="ce6" office:value-type="string" calcext:value-type="string">
            <text:p>SABRIN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I'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RAVOL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82.5" calcext:value-type="float">
            <text:p>8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RCORELLA</text:p>
          </table:table-cell>
          <table:table-cell table:style-name="ce6" office:value-type="string" calcext:value-type="string">
            <text:p>NUNZIO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DONATELL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SILLIPO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ANI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ZZOCREA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PALM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34" calcext:value-type="float">
            <text:p>34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EMPESTA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OTTA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CHEA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ADDEO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ABIA</text:p>
          </table:table-cell>
          <table:table-cell table:style-name="ce6" office:value-type="string" calcext:value-type="string">
            <text:p>ANASTASIA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6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6.75159912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6.927029586</dc:date>
    <meta:editing-duration>P0D</meta:editing-duration>
    <meta:editing-cycles>1</meta:editing-cycles>
    <meta:document-statistic meta:table-count="1" meta:cell-count="1226" meta:object-count="0"/>
  </office:meta>
</office:document-meta>
</file>