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LUIGI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TERA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PEPPIN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4.5" calcext:value-type="float">
            <text:p>4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.5" calcext:value-type="float">
            <text:p>5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C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I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ANO</text:p>
          </table:table-cell>
          <table:table-cell table:style-name="ce6" office:value-type="string" calcext:value-type="string">
            <text:p>ANTONINO SIMONE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E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number-columns-repeated="2"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7.92778571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8.077552350</dc:date>
    <meta:editing-duration>P0D</meta:editing-duration>
    <meta:editing-cycles>1</meta:editing-cycles>
    <meta:document-statistic meta:table-count="1" meta:cell-count="109" meta:object-count="0"/>
  </office:meta>
</office:document-meta>
</file>