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1.0236in"/>
    </style:style>
    <style:style style:name="co11" style:family="table-column">
      <style:table-column-properties fo:break-before="auto" style:column-width="0.8217in"/>
    </style:style>
    <style:style style:name="co12" style:family="table-column">
      <style:table-column-properties fo:break-before="auto" style:column-width="1.4028in"/>
    </style:style>
    <style:style style:name="co13" style:family="table-column">
      <style:table-column-properties fo:break-before="auto" style:column-width="1.0362in"/>
    </style:style>
    <style:style style:name="co14" style:family="table-column">
      <style:table-column-properties fo:break-before="auto" style:column-width="1.0008in"/>
    </style:style>
    <style:style style:name="co15" style:family="table-column">
      <style:table-column-properties fo:break-before="auto" style:column-width="0.698in"/>
    </style:style>
    <style:style style:name="co16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N107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number-columns-repeated="16363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TITOLO LINGUA INGLES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3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10" calcext:value-type="float">
            <text:p>110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PREVITE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9.5" calcext:value-type="float">
            <text:p>8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ANTE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82" calcext:value-type="float">
            <text:p>8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IACARM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71" calcext:value-type="float">
            <text:p>7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FFA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65.5" calcext:value-type="float">
            <text:p>6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DRO</text:p>
          </table:table-cell>
          <table:table-cell table:style-name="ce6" office:value-type="string" calcext:value-type="string">
            <text:p>MARTINA VALER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5.5" calcext:value-type="float">
            <text:p>6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RRUN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DI</text:p>
          </table:table-cell>
          <table:table-cell table:style-name="ce6" office:value-type="string" calcext:value-type="string">
            <text:p>NICOLETT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OLILL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5.5" calcext:value-type="float">
            <text:p>3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NSABENE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9.5" calcext:value-type="float">
            <text:p>2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PISI</text:p>
          </table:table-cell>
          <table:table-cell table:style-name="ce6" office:value-type="string" calcext:value-type="string">
            <text:p>ANTONIETT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LAURA LUIS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2.5" calcext:value-type="float">
            <text:p>2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MANNA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ACE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VITO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I'</text:p>
          </table:table-cell>
          <table:table-cell table:style-name="ce6" office:value-type="string" calcext:value-type="string">
            <text:p>PAMEL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CCARD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LAR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number-columns-repeated="2"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NT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OCC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MARIAGRAZI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SCAR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DRO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LLARITA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SAVERI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LLIC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RATORE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NATALI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EMIL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DILL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VAN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AL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TELL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CHI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ARRIGO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ERIK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BONETT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USETT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.5" calcext:value-type="float">
            <text:p>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AGOSTIN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MARCO</text:p>
          </table:table-cell>
          <table:table-cell table:style-name="ce6" office:value-type="string" calcext:value-type="string">
            <text:p>MARIACARMEL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ARCO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LVAGUARDI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.5" calcext:value-type="float">
            <text:p>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RA</text:p>
          </table:table-cell>
          <table:table-cell table:style-name="ce6" office:value-type="string" calcext:value-type="string">
            <text:p>MONICA ANTONI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NSOL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SMOND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MARIA STELL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GIOVANNI</text:p>
          </table:table-cell>
          <table:table-cell table:style-name="ce6" office:value-type="string" calcext:value-type="string">
            <text:p>DENISE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ACCIOL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ICO'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TRINO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DARADON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CCO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OCCAL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SAL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MPOGNA</text:p>
          </table:table-cell>
          <table:table-cell table:style-name="ce6" office:value-type="string" calcext:value-type="string">
            <text:p>OLIVERI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PRONE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AGOMEN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ZERA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CCO</text:p>
          </table:table-cell>
          <table:table-cell table:style-name="ce6" office:value-type="string" calcext:value-type="string">
            <text:p>NICOLE PI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ANIT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ANGELA ELEONOR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ERMANO'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ZZ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MARTINA LUIG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OPELLIT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CUR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AFIOTI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DALETA</text:p>
          </table:table-cell>
          <table:table-cell table:style-name="ce6" office:value-type="string" calcext:value-type="string">
            <text:p>NANCY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ILLITTAN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I'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ONE</text:p>
          </table:table-cell>
          <table:table-cell table:style-name="ce6" office:value-type="string" calcext:value-type="string">
            <text:p>MARIAPI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FRANCESCA MARI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PRETTI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COLINO</text:p>
          </table:table-cell>
          <table:table-cell table:style-name="ce6" office:value-type="string" calcext:value-type="string">
            <text:p>MARIA ISABELL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MAS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number-columns-repeated="5" table:style-name="ce9" office:value-type="float" office:value="0" calcext:value-type="float">
            <text:p>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IAN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number-columns-repeated="5" table:style-name="ce9" office:value-type="float" office:value="0" calcext:value-type="float">
            <text:p>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 table:number-rows-repeated="1048468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1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9.24456761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9.418765111</dc:date>
    <meta:editing-duration>P0D</meta:editing-duration>
    <meta:editing-cycles>1</meta:editing-cycles>
    <meta:document-statistic meta:table-count="1" meta:cell-count="1198" meta:object-count="0"/>
  </office:meta>
</office:document-meta>
</file>