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97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SURLET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9" calcext:value-type="float">
            <text:p>179</text:p>
          </table:table-cell>
          <table:table-cell table:style-name="ce9" office:value-type="float" office:value="242" calcext:value-type="float">
            <text:p>2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241" calcext:value-type="float">
            <text:p>2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230" calcext:value-type="float">
            <text:p>2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JOAN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5.5" calcext:value-type="float">
            <text:p>10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229.5" calcext:value-type="float">
            <text:p>2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05.5" calcext:value-type="float">
            <text:p>10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228.5" calcext:value-type="float">
            <text:p>2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HETTA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213" calcext:value-type="float">
            <text:p>2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TRACC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212" calcext:value-type="float">
            <text:p>2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LIV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209" calcext:value-type="float">
            <text:p>2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BELL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float" office:value="205" calcext:value-type="float">
            <text:p>2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202" calcext:value-type="float">
            <text:p>2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EDONIO</text:p>
          </table:table-cell>
          <table:table-cell table:style-name="ce6" office:value-type="string" calcext:value-type="string">
            <text:p>LAURA SIMO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number-columns-repeated="2"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200" calcext:value-type="float">
            <text:p>2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200" calcext:value-type="float">
            <text:p>2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NSABENE</text:p>
          </table:table-cell>
          <table:table-cell table:style-name="ce6" office:value-type="string" calcext:value-type="string">
            <text:p>CONSOLATA RIT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float" office:value="197.5" calcext:value-type="float">
            <text:p>1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JESSIC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97" calcext:value-type="float">
            <text:p>1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LÀ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96.5" calcext:value-type="float">
            <text:p>19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BRIEL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float" office:value="195" calcext:value-type="float">
            <text:p>1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93.5" calcext:value-type="float">
            <text:p>19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float" office:value="193" calcext:value-type="float">
            <text:p>1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ORIANNI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float" office:value="192" calcext:value-type="float">
            <text:p>1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TTERI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float" office:value="192" calcext:value-type="float">
            <text:p>1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S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VERI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88" calcext:value-type="float">
            <text:p>1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DONE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85" calcext:value-type="float">
            <text:p>1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NATASCI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84" calcext:value-type="float">
            <text:p>1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QUA</text:p>
          </table:table-cell>
          <table:table-cell table:style-name="ce6" office:value-type="string" calcext:value-type="string">
            <text:p>DEBORAH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84" calcext:value-type="float">
            <text:p>1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TRUCC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83.5" calcext:value-type="float">
            <text:p>1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CALLI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82" calcext:value-type="float">
            <text:p>1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AD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82" calcext:value-type="float">
            <text:p>1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PILLIT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77.5" calcext:value-type="float">
            <text:p>17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DACA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77" calcext:value-type="float">
            <text:p>1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float" office:value="176" calcext:value-type="float">
            <text:p>1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M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75" calcext:value-type="float">
            <text:p>1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VERNIT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74.5" calcext:value-type="float">
            <text:p>1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74" calcext:value-type="float">
            <text:p>1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LZOMI'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74" calcext:value-type="float">
            <text:p>17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0.5" calcext:value-type="float">
            <text:p>9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70.5" calcext:value-type="float">
            <text:p>1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S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4.5" calcext:value-type="float">
            <text:p>9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170.5" calcext:value-type="float">
            <text:p>1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AGO'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7.5" calcext:value-type="float">
            <text:p>7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67.5" calcext:value-type="float">
            <text:p>16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7" calcext:value-type="float">
            <text:p>1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66" calcext:value-type="float">
            <text:p>1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66" calcext:value-type="float">
            <text:p>16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ROTT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float" office:value="165.5" calcext:value-type="float">
            <text:p>16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65" calcext:value-type="float">
            <text:p>1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BERNADETTE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GIN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63.5" calcext:value-type="float">
            <text:p>1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ZZAR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63" calcext:value-type="float">
            <text:p>1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61" calcext:value-type="float">
            <text:p>1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RRETTA</text:p>
          </table:table-cell>
          <table:table-cell table:style-name="ce6" office:value-type="string" calcext:value-type="string">
            <text:p>SANTA ANTONI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DAFFAR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TO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OC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58.5" calcext:value-type="float">
            <text:p>15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IGLIO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NATIN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TIZIANA MARI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MPA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GARI</text:p>
          </table:table-cell>
          <table:table-cell table:style-name="ce6" office:value-type="string" calcext:value-type="string">
            <text:p>MARIAROSARI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TAFAR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BRIZI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153.5" calcext:value-type="float">
            <text:p>15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ONE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LUCIA CATERIN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VER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ARD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0.5" calcext:value-type="float">
            <text:p>9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52.5" calcext:value-type="float">
            <text:p>15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P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50.5" calcext:value-type="float">
            <text:p>1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.5" calcext:value-type="float">
            <text:p>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float" office:value="150.5" calcext:value-type="float">
            <text:p>1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ANGELA FRANCESC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I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DRIANO'</text:p>
          </table:table-cell>
          <table:table-cell table:style-name="ce6" office:value-type="string" calcext:value-type="string">
            <text:p>ELENA MARI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TARTESE</text:p>
          </table:table-cell>
          <table:table-cell table:style-name="ce6" office:value-type="string" calcext:value-type="string">
            <text:p>KATI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5.5" calcext:value-type="float">
            <text:p>9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147.5" calcext:value-type="float">
            <text:p>1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CCALA'</text:p>
          </table:table-cell>
          <table:table-cell table:style-name="ce6" office:value-type="string" calcext:value-type="string">
            <text:p>SERGIO ANTONIO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float" office:value="147.5" calcext:value-type="float">
            <text:p>1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STOZ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7.5" calcext:value-type="float">
            <text:p>14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LONESE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T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OROS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REA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LUCIA MAFALD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CHIERA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5.5" calcext:value-type="float">
            <text:p>14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CONSUELO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3.5" calcext:value-type="float">
            <text:p>14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GLIUSO</text:p>
          </table:table-cell>
          <table:table-cell table:style-name="ce6" office:value-type="string" calcext:value-type="string">
            <text:p>VINCENZO GIOVANNI RAFFAELE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42.5" calcext:value-type="float">
            <text:p>1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PILL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MARIAGRAZI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SI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IGLI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IER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ROI</text:p>
          </table:table-cell>
          <table:table-cell table:style-name="ce6" office:value-type="string" calcext:value-type="string">
            <text:p>ESTERIN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ELG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MO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NO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CCHI TOMAS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COLIN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GIUSEPP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NCHIN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MICEL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VERUSK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ORIE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END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137.5" calcext:value-type="float">
            <text:p>1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CCAFUSC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37.5" calcext:value-type="float">
            <text:p>1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I</text:p>
          </table:table-cell>
          <table:table-cell table:style-name="ce6" office:value-type="string" calcext:value-type="string">
            <text:p>GIULIA LUIGIA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GANTE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GHIN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ZZAT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TTO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TTUARI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ANNA CHIARA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5.5" calcext:value-type="float">
            <text:p>9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1.5" calcext:value-type="float">
            <text:p>1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ISIN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MARIOLIN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LARI</text:p>
          </table:table-cell>
          <table:table-cell table:style-name="ce6" office:value-type="string" calcext:value-type="string">
            <text:p>IUDI COSETT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E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0.5" calcext:value-type="float">
            <text:p>1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FRONE</text:p>
          </table:table-cell>
          <table:table-cell table:style-name="ce6" office:value-type="string" calcext:value-type="string">
            <text:p>MARIA ANGEL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AMARA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VITTORI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UFFA</text:p>
          </table:table-cell>
          <table:table-cell table:style-name="ce6" office:value-type="string" calcext:value-type="string">
            <text:p>STELLA</text:p>
          </table:table-cell>
          <table:table-cell table:style-name="ce9" office:value-type="float" office:value="138" calcext:value-type="float">
            <text:p>1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ARETT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39" calcext:value-type="float">
            <text:p>1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ONE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140" calcext:value-type="float">
            <text:p>1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STA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41" calcext:value-type="float">
            <text:p>1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MUNDO</text:p>
          </table:table-cell>
          <table:table-cell table:style-name="ce6" office:value-type="string" calcext:value-type="string">
            <text:p>MILENA</text:p>
          </table:table-cell>
          <table:table-cell table:style-name="ce9" office:value-type="float" office:value="142" calcext:value-type="float">
            <text:p>1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GGE'</text:p>
          </table:table-cell>
          <table:table-cell table:style-name="ce6" office:value-type="string" calcext:value-type="string">
            <text:p>PAOLA PIA</text:p>
          </table:table-cell>
          <table:table-cell table:style-name="ce9" office:value-type="float" office:value="143" calcext:value-type="float">
            <text:p>1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VERIN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44" calcext:value-type="float">
            <text:p>1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SCA'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145" calcext:value-type="float">
            <text:p>14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ALEONE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146" calcext:value-type="float">
            <text:p>1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SERI</text:p>
          </table:table-cell>
          <table:table-cell table:style-name="ce6" office:value-type="string" calcext:value-type="string">
            <text:p>LUISELLA</text:p>
          </table:table-cell>
          <table:table-cell table:style-name="ce9" office:value-type="float" office:value="147" calcext:value-type="float">
            <text:p>1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LUISA</text:p>
          </table:table-cell>
          <table:table-cell table:style-name="ce9" office:value-type="float" office:value="148" calcext:value-type="float">
            <text:p>1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49" calcext:value-type="float">
            <text:p>1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CCOL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150" calcext:value-type="float">
            <text:p>1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NE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51" calcext:value-type="float">
            <text:p>1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52" calcext:value-type="float">
            <text:p>1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DULI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153" calcext:value-type="float">
            <text:p>1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54" calcext:value-type="float">
            <text:p>1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IOLANDA</text:p>
          </table:table-cell>
          <table:table-cell table:style-name="ce9" office:value-type="float" office:value="155" calcext:value-type="float">
            <text:p>1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56" calcext:value-type="float">
            <text:p>1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57" calcext:value-type="float">
            <text:p>1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EROTTI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158" calcext:value-type="float">
            <text:p>158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21.5" calcext:value-type="float">
            <text:p>12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ULL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59" calcext:value-type="float">
            <text:p>1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21.5" calcext:value-type="float">
            <text:p>12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MICA</text:p>
          </table:table-cell>
          <table:table-cell table:style-name="ce6" office:value-type="string" calcext:value-type="string">
            <text:p>ROMINA</text:p>
          </table:table-cell>
          <table:table-cell table:style-name="ce9" office:value-type="float" office:value="160" calcext:value-type="float">
            <text:p>1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OCITTI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61" calcext:value-type="float">
            <text:p>1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ERA</text:p>
          </table:table-cell>
          <table:table-cell table:style-name="ce6" office:value-type="string" calcext:value-type="string">
            <text:p>COSIMINA</text:p>
          </table:table-cell>
          <table:table-cell table:style-name="ce9" office:value-type="float" office:value="162" calcext:value-type="float">
            <text:p>1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163" calcext:value-type="float">
            <text:p>163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ACO</text:p>
          </table:table-cell>
          <table:table-cell table:style-name="ce6" office:value-type="string" calcext:value-type="string">
            <text:p>RACHELE</text:p>
          </table:table-cell>
          <table:table-cell table:style-name="ce9" office:value-type="float" office:value="164" calcext:value-type="float">
            <text:p>1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ICO</text:p>
          </table:table-cell>
          <table:table-cell table:style-name="ce6" office:value-type="string" calcext:value-type="string">
            <text:p>VALERIA RITA</text:p>
          </table:table-cell>
          <table:table-cell table:style-name="ce9" office:value-type="float" office:value="165" calcext:value-type="float">
            <text:p>1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DAFFERI</text:p>
          </table:table-cell>
          <table:table-cell table:style-name="ce6" office:value-type="string" calcext:value-type="string">
            <text:p>GIUSEPPINA IVANA</text:p>
          </table:table-cell>
          <table:table-cell table:style-name="ce9" office:value-type="float" office:value="166" calcext:value-type="float">
            <text:p>1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19.5" calcext:value-type="float">
            <text:p>11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O</text:p>
          </table:table-cell>
          <table:table-cell table:style-name="ce6" office:value-type="string" calcext:value-type="string">
            <text:p>MARGHERITA LUCIA</text:p>
          </table:table-cell>
          <table:table-cell table:style-name="ce9" office:value-type="float" office:value="167" calcext:value-type="float">
            <text:p>1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19.5" calcext:value-type="float">
            <text:p>11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ACROCE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68" calcext:value-type="float">
            <text:p>1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169" calcext:value-type="float">
            <text:p>1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170" calcext:value-type="float">
            <text:p>170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71" calcext:value-type="float">
            <text:p>1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172" calcext:value-type="float">
            <text:p>1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OTTA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173" calcext:value-type="float">
            <text:p>17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74" calcext:value-type="float">
            <text:p>1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LORIM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75" calcext:value-type="float">
            <text:p>175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ELL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76" calcext:value-type="float">
            <text:p>1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NDIERA</text:p>
          </table:table-cell>
          <table:table-cell table:style-name="ce6" office:value-type="string" calcext:value-type="string">
            <text:p>GISELDA</text:p>
          </table:table-cell>
          <table:table-cell table:style-name="ce9" office:value-type="float" office:value="177" calcext:value-type="float">
            <text:p>177</text:p>
          </table:table-cell>
          <table:table-cell table:style-name="ce9"/>
          <table:table-cell table:number-columns-repeated="2"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RUZZ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178" calcext:value-type="float">
            <text:p>1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179" calcext:value-type="float">
            <text:p>1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M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80" calcext:value-type="float">
            <text:p>1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181" calcext:value-type="float">
            <text:p>1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CALONE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82" calcext:value-type="float">
            <text:p>1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GIOVANN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83" calcext:value-type="float">
            <text:p>1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CORELLA</text:p>
          </table:table-cell>
          <table:table-cell table:style-name="ce6" office:value-type="string" calcext:value-type="string">
            <text:p>NUNZIO</text:p>
          </table:table-cell>
          <table:table-cell table:style-name="ce9" office:value-type="float" office:value="184" calcext:value-type="float">
            <text:p>1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ONNE</text:p>
          </table:table-cell>
          <table:table-cell table:style-name="ce6" office:value-type="string" calcext:value-type="string">
            <text:p>CATENA</text:p>
          </table:table-cell>
          <table:table-cell table:style-name="ce9" office:value-type="float" office:value="185" calcext:value-type="float">
            <text:p>1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RICOST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86" calcext:value-type="float">
            <text:p>1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187" calcext:value-type="float">
            <text:p>1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110.5" calcext:value-type="float">
            <text:p>11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LI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88" calcext:value-type="float">
            <text:p>1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OSAT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89" calcext:value-type="float">
            <text:p>1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TTO</text:p>
          </table:table-cell>
          <table:table-cell table:style-name="ce6" office:value-type="string" calcext:value-type="string">
            <text:p>ELENA GIACOMINA</text:p>
          </table:table-cell>
          <table:table-cell table:style-name="ce9" office:value-type="float" office:value="190" calcext:value-type="float">
            <text:p>1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91" calcext:value-type="float">
            <text:p>1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GATTI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192" calcext:value-type="float">
            <text:p>1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07.5" calcext:value-type="float">
            <text:p>10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TTILO</text:p>
          </table:table-cell>
          <table:table-cell table:style-name="ce6" office:value-type="string" calcext:value-type="string">
            <text:p>ROSARIA ERMINIA</text:p>
          </table:table-cell>
          <table:table-cell table:style-name="ce9" office:value-type="float" office:value="193" calcext:value-type="float">
            <text:p>1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EROTTI</text:p>
          </table:table-cell>
          <table:table-cell table:style-name="ce6" office:value-type="string" calcext:value-type="string">
            <text:p>DOMENICA MANUELA</text:p>
          </table:table-cell>
          <table:table-cell table:style-name="ce9" office:value-type="float" office:value="194" calcext:value-type="float">
            <text:p>19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195" calcext:value-type="float">
            <text:p>1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CHEA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96" calcext:value-type="float">
            <text:p>1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RCO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197" calcext:value-type="float">
            <text:p>19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SSO</text:p>
          </table:table-cell>
          <table:table-cell table:style-name="ce6" office:value-type="string" calcext:value-type="string">
            <text:p>DESIREE</text:p>
          </table:table-cell>
          <table:table-cell table:style-name="ce9" office:value-type="float" office:value="198" calcext:value-type="float">
            <text:p>1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NC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99" calcext:value-type="float">
            <text:p>1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200" calcext:value-type="float">
            <text:p>20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HIENZI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201" calcext:value-type="float">
            <text:p>2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202" calcext:value-type="float">
            <text:p>2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SCAR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03" calcext:value-type="float">
            <text:p>2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ELLA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204" calcext:value-type="float">
            <text:p>20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205" calcext:value-type="float">
            <text:p>205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RRA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206" calcext:value-type="float">
            <text:p>20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.5" calcext:value-type="float">
            <text:p>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ORENA</text:p>
          </table:table-cell>
          <table:table-cell table:style-name="ce9" office:value-type="float" office:value="207" calcext:value-type="float">
            <text:p>2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NDAM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08" calcext:value-type="float">
            <text:p>208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209" calcext:value-type="float">
            <text:p>2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ORENZ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10" calcext:value-type="float">
            <text:p>210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CARMELA STEFANIA</text:p>
          </table:table-cell>
          <table:table-cell table:style-name="ce9" office:value-type="float" office:value="211" calcext:value-type="float">
            <text:p>2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01.5" calcext:value-type="float">
            <text:p>10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PI</text:p>
          </table:table-cell>
          <table:table-cell table:style-name="ce6" office:value-type="string" calcext:value-type="string">
            <text:p>VINCENZA ANTONELLA</text:p>
          </table:table-cell>
          <table:table-cell table:style-name="ce9" office:value-type="float" office:value="212" calcext:value-type="float">
            <text:p>21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13" calcext:value-type="float">
            <text:p>2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UCCIO</text:p>
          </table:table-cell>
          <table:table-cell table:style-name="ce6" office:value-type="string" calcext:value-type="string">
            <text:p>FILOMENA</text:p>
          </table:table-cell>
          <table:table-cell table:style-name="ce9" office:value-type="float" office:value="214" calcext:value-type="float">
            <text:p>2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NERI</text:p>
          </table:table-cell>
          <table:table-cell table:style-name="ce6" office:value-type="string" calcext:value-type="string">
            <text:p>ANTONIO NICOLA</text:p>
          </table:table-cell>
          <table:table-cell table:style-name="ce9" office:value-type="float" office:value="215" calcext:value-type="float">
            <text:p>2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RENTI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216" calcext:value-type="float">
            <text:p>2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217" calcext:value-type="float">
            <text:p>2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A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18" calcext:value-type="float">
            <text:p>2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.5" calcext:value-type="float">
            <text:p>9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LV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19" calcext:value-type="float">
            <text:p>2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20" calcext:value-type="float">
            <text:p>2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RAC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221" calcext:value-type="float">
            <text:p>2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RAFFAELLA</text:p>
          </table:table-cell>
          <table:table-cell table:style-name="ce9" office:value-type="float" office:value="222" calcext:value-type="float">
            <text:p>2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IVI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223" calcext:value-type="float">
            <text:p>2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224" calcext:value-type="float">
            <text:p>2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96.5" calcext:value-type="float">
            <text:p>9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ALE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225" calcext:value-type="float">
            <text:p>2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96.5" calcext:value-type="float">
            <text:p>9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A</text:p>
          </table:table-cell>
          <table:table-cell table:style-name="ce6" office:value-type="string" calcext:value-type="string">
            <text:p>CATERINA AURELIA</text:p>
          </table:table-cell>
          <table:table-cell table:style-name="ce9" office:value-type="float" office:value="226" calcext:value-type="float">
            <text:p>2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TON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27" calcext:value-type="float">
            <text:p>227</text:p>
          </table:table-cell>
          <table:table-cell table:style-name="ce9"/>
          <table:table-cell table:number-columns-repeated="2"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SCUNÀ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28" calcext:value-type="float">
            <text:p>2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C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229" calcext:value-type="float">
            <text:p>2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230" calcext:value-type="float">
            <text:p>2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231" calcext:value-type="float">
            <text:p>2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VELLA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232" calcext:value-type="float">
            <text:p>2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LETI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233" calcext:value-type="float">
            <text:p>2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234" calcext:value-type="float">
            <text:p>2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235" calcext:value-type="float">
            <text:p>2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DÌ</text:p>
          </table:table-cell>
          <table:table-cell table:style-name="ce6" office:value-type="string" calcext:value-type="string">
            <text:p>MARIACONCETTA</text:p>
          </table:table-cell>
          <table:table-cell table:style-name="ce9" office:value-type="float" office:value="236" calcext:value-type="float">
            <text:p>2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ZIO</text:p>
          </table:table-cell>
          <table:table-cell table:style-name="ce6" office:value-type="string" calcext:value-type="string">
            <text:p>MONTAGNINA</text:p>
          </table:table-cell>
          <table:table-cell table:style-name="ce9" office:value-type="float" office:value="237" calcext:value-type="float">
            <text:p>2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RAVOL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238" calcext:value-type="float">
            <text:p>2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FIGLI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239" calcext:value-type="float">
            <text:p>2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IALOGO</text:p>
          </table:table-cell>
          <table:table-cell table:style-name="ce6" office:value-type="string" calcext:value-type="string">
            <text:p>ROSA ANTONIA</text:p>
          </table:table-cell>
          <table:table-cell table:style-name="ce9" office:value-type="float" office:value="240" calcext:value-type="float">
            <text:p>2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MBAC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241" calcext:value-type="float">
            <text:p>2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I'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242" calcext:value-type="float">
            <text:p>2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43" calcext:value-type="float">
            <text:p>2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6.5" calcext:value-type="float">
            <text:p>8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DUR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244" calcext:value-type="float">
            <text:p>2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NALD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45" calcext:value-type="float">
            <text:p>2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U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46" calcext:value-type="float">
            <text:p>24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FORZINI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247" calcext:value-type="float">
            <text:p>2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ULI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248" calcext:value-type="float">
            <text:p>2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ORENZA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249" calcext:value-type="float">
            <text:p>2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FILOMENA</text:p>
          </table:table-cell>
          <table:table-cell table:style-name="ce9" office:value-type="float" office:value="250" calcext:value-type="float">
            <text:p>2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51" calcext:value-type="float">
            <text:p>2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52" calcext:value-type="float">
            <text:p>2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GAETANA</text:p>
          </table:table-cell>
          <table:table-cell table:style-name="ce9" office:value-type="float" office:value="253" calcext:value-type="float">
            <text:p>2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UCCI</text:p>
          </table:table-cell>
          <table:table-cell table:style-name="ce6" office:value-type="string" calcext:value-type="string">
            <text:p>INES</text:p>
          </table:table-cell>
          <table:table-cell table:style-name="ce9" office:value-type="float" office:value="254" calcext:value-type="float">
            <text:p>2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LL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255" calcext:value-type="float">
            <text:p>2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NCI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256" calcext:value-type="float">
            <text:p>2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57" calcext:value-type="float">
            <text:p>2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ARNACCIA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258" calcext:value-type="float">
            <text:p>25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RZOL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259" calcext:value-type="float">
            <text:p>2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SIT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60" calcext:value-type="float">
            <text:p>2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EO</text:p>
          </table:table-cell>
          <table:table-cell table:style-name="ce6" office:value-type="string" calcext:value-type="string">
            <text:p>MARIA ASSUNTA</text:p>
          </table:table-cell>
          <table:table-cell table:style-name="ce9" office:value-type="float" office:value="261" calcext:value-type="float">
            <text:p>2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AR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62" calcext:value-type="float">
            <text:p>2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ANTONIETTA</text:p>
          </table:table-cell>
          <table:table-cell table:style-name="ce9" office:value-type="float" office:value="263" calcext:value-type="float">
            <text:p>2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A'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264" calcext:value-type="float">
            <text:p>2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5.5" calcext:value-type="float">
            <text:p>7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RACO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265" calcext:value-type="float">
            <text:p>2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66" calcext:value-type="float">
            <text:p>2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QUALINO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267" calcext:value-type="float">
            <text:p>2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68" calcext:value-type="float">
            <text:p>2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ALIZZ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69" calcext:value-type="float">
            <text:p>2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ESSIO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270" calcext:value-type="float">
            <text:p>270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72.5" calcext:value-type="float">
            <text:p>7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LEA</text:p>
          </table:table-cell>
          <table:table-cell table:style-name="ce6" office:value-type="string" calcext:value-type="string">
            <text:p>TATIANA</text:p>
          </table:table-cell>
          <table:table-cell table:style-name="ce9" office:value-type="float" office:value="271" calcext:value-type="float">
            <text:p>2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ZO</text:p>
          </table:table-cell>
          <table:table-cell table:style-name="ce6" office:value-type="string" calcext:value-type="string">
            <text:p>IVANA</text:p>
          </table:table-cell>
          <table:table-cell table:style-name="ce9" office:value-type="float" office:value="272" calcext:value-type="float">
            <text:p>2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0.5" calcext:value-type="float">
            <text:p>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273" calcext:value-type="float">
            <text:p>2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AN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74" calcext:value-type="float">
            <text:p>27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275" calcext:value-type="float">
            <text:p>2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YLENIA</text:p>
          </table:table-cell>
          <table:table-cell table:style-name="ce9" office:value-type="float" office:value="276" calcext:value-type="float">
            <text:p>2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MPESTA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77" calcext:value-type="float">
            <text:p>27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78" calcext:value-type="float">
            <text:p>2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VALERIA VINCENZA</text:p>
          </table:table-cell>
          <table:table-cell table:style-name="ce9" office:value-type="float" office:value="279" calcext:value-type="float">
            <text:p>2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ESANDRO</text:p>
          </table:table-cell>
          <table:table-cell table:style-name="ce6" office:value-type="string" calcext:value-type="string">
            <text:p>NICOLETTA</text:p>
          </table:table-cell>
          <table:table-cell table:style-name="ce9" office:value-type="float" office:value="280" calcext:value-type="float">
            <text:p>2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DA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281" calcext:value-type="float">
            <text:p>2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IZZ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82" calcext:value-type="float">
            <text:p>2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FFIOT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283" calcext:value-type="float">
            <text:p>2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TUS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284" calcext:value-type="float">
            <text:p>2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MANO</text:p>
          </table:table-cell>
          <table:table-cell table:style-name="ce6" office:value-type="string" calcext:value-type="string">
            <text:p>MARIA VERONICA</text:p>
          </table:table-cell>
          <table:table-cell table:style-name="ce9" office:value-type="float" office:value="285" calcext:value-type="float">
            <text:p>2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ELISABETTA DANIELA</text:p>
          </table:table-cell>
          <table:table-cell table:style-name="ce9" office:value-type="float" office:value="286" calcext:value-type="float">
            <text:p>2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CARA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287" calcext:value-type="float">
            <text:p>2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288" calcext:value-type="float">
            <text:p>2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89" calcext:value-type="float">
            <text:p>2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90" calcext:value-type="float">
            <text:p>2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291" calcext:value-type="float">
            <text:p>2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292" calcext:value-type="float">
            <text:p>29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MIRELLA</text:p>
          </table:table-cell>
          <table:table-cell table:style-name="ce9" office:value-type="float" office:value="293" calcext:value-type="float">
            <text:p>2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94" calcext:value-type="float">
            <text:p>2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ABIA</text:p>
          </table:table-cell>
          <table:table-cell table:style-name="ce6" office:value-type="string" calcext:value-type="string">
            <text:p>ANASTASIA</text:p>
          </table:table-cell>
          <table:table-cell table:style-name="ce9" office:value-type="float" office:value="295" calcext:value-type="float">
            <text:p>29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96" calcext:value-type="float">
            <text:p>2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278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9.61701851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9.796391212</dc:date>
    <meta:editing-duration>P0D</meta:editing-duration>
    <meta:editing-cycles>1</meta:editing-cycles>
    <meta:document-statistic meta:table-count="1" meta:cell-count="3219" meta:object-count="0"/>
  </office:meta>
</office:document-meta>
</file>