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93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BORRELLO</text:p>
          </table:table-cell>
          <table:table-cell table:style-name="ce6" office:value-type="string" calcext:value-type="string">
            <text:p>MARIA ANTONIETT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5" calcext:value-type="float">
            <text:p>185</text:p>
          </table:table-cell>
          <table:table-cell table:style-name="ce9" office:value-type="float" office:value="251.5" calcext:value-type="float">
            <text:p>25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UDDINO</text:p>
          </table:table-cell>
          <table:table-cell table:style-name="ce6" office:value-type="string" calcext:value-type="string">
            <text:p>FABIO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0.5" calcext:value-type="float">
            <text:p>5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float" office:value="214.5" calcext:value-type="float">
            <text:p>21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PON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float" office:value="196" calcext:value-type="float">
            <text:p>1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GI</text:p>
          </table:table-cell>
          <table:table-cell table:style-name="ce6" office:value-type="string" calcext:value-type="string">
            <text:p>ESTER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75" calcext:value-type="float">
            <text:p>1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VIDE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66" calcext:value-type="float">
            <text:p>1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CIAN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161" calcext:value-type="float">
            <text:p>1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C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ILE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LINO</text:p>
          </table:table-cell>
          <table:table-cell table:style-name="ce6" office:value-type="string" calcext:value-type="string">
            <text:p>GIUSEPPINA TERES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ZANO</text:p>
          </table:table-cell>
          <table:table-cell table:style-name="ce6" office:value-type="string" calcext:value-type="string">
            <text:p>ROSSELLA PAOL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157" calcext:value-type="float">
            <text:p>1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I'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DELI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VAGLI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5" calcext:value-type="float">
            <text:p>1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RELL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LL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6.5" calcext:value-type="float">
            <text:p>3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43.5" calcext:value-type="float">
            <text:p>14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TANGELO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TOLO</text:p>
          </table:table-cell>
          <table:table-cell table:style-name="ce6" office:value-type="string" calcext:value-type="string">
            <text:p>IOLANDA DOMENIC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DESCO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PIGLIA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MBADAUR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EP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DAGLI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INCI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54" calcext:value-type="float">
            <text:p>5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TAVILLA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30.5" calcext:value-type="float">
            <text:p>1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ZZANA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SCIONERI</text:p>
          </table:table-cell>
          <table:table-cell table:style-name="ce6" office:value-type="string" calcext:value-type="string">
            <text:p>SONI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127.5" calcext:value-type="float">
            <text:p>12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ERRERA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25.5" calcext:value-type="float">
            <text:p>12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LVATORE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float" office:value="125.5" calcext:value-type="float">
            <text:p>12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GLIOTI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OSIO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23.5" calcext:value-type="float">
            <text:p>12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ENTINO</text:p>
          </table:table-cell>
          <table:table-cell table:style-name="ce6" office:value-type="string" calcext:value-type="string">
            <text:p>DENISE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JELLO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CCIÙ</text:p>
          </table:table-cell>
          <table:table-cell table:style-name="ce6" office:value-type="string" calcext:value-type="string">
            <text:p>FLORIAN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NA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MPIOMBAT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DELI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DURI</text:p>
          </table:table-cell>
          <table:table-cell table:style-name="ce6" office:value-type="string" calcext:value-type="string">
            <text:p>GIULIAN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MARIATERES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GIOVANNA MARIA ELEN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114.5" calcext:value-type="float">
            <text:p>11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CERA</text:p>
          </table:table-cell>
          <table:table-cell table:style-name="ce6" office:value-type="string" calcext:value-type="string">
            <text:p>BRUNO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ALTARI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11.5" calcext:value-type="float">
            <text:p>11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RLANDO IARIA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VIGNONE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RDOVA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NDACARO</text:p>
          </table:table-cell>
          <table:table-cell table:style-name="ce6" office:value-type="string" calcext:value-type="string">
            <text:p>TATIAN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URAN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FI</text:p>
          </table:table-cell>
          <table:table-cell table:style-name="ce6" office:value-type="string" calcext:value-type="string">
            <text:p>ANNALIS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ACEN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TTARULO</text:p>
          </table:table-cell>
          <table:table-cell table:style-name="ce6" office:value-type="string" calcext:value-type="string">
            <text:p>EMANUELE ANTONIO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7.5" calcext:value-type="float">
            <text:p>9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EA</text:p>
          </table:table-cell>
          <table:table-cell table:style-name="ce6" office:value-type="string" calcext:value-type="string">
            <text:p>MARIANO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GLIANO'</text:p>
          </table:table-cell>
          <table:table-cell table:style-name="ce6" office:value-type="string" calcext:value-type="string">
            <text:p>PATRIZIA FRANCESC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HIAVELLI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PASIDER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NAR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GLIUSO</text:p>
          </table:table-cell>
          <table:table-cell table:style-name="ce6" office:value-type="string" calcext:value-type="string">
            <text:p>VINCENZO GIOVANNI RAFFAELE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GLIANDR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1.5" calcext:value-type="float">
            <text:p>9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ZARI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90.5" calcext:value-type="float">
            <text:p>9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CISAN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RIVA</text:p>
          </table:table-cell>
          <table:table-cell table:style-name="ce6" office:value-type="string" calcext:value-type="string">
            <text:p>MICHELANGELO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BLASIO</text:p>
          </table:table-cell>
          <table:table-cell table:style-name="ce6" office:value-type="string" calcext:value-type="string">
            <text:p>GIANLUC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IO</text:p>
          </table:table-cell>
          <table:table-cell table:style-name="ce6" office:value-type="string" calcext:value-type="string">
            <text:p>CARMEN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CCIOTTO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84.5" calcext:value-type="float">
            <text:p>8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OLUC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ZZO</text:p>
          </table:table-cell>
          <table:table-cell table:style-name="ce6" office:value-type="string" calcext:value-type="string">
            <text:p>DOMENICA MARIA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LACE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ZIC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5.5" calcext:value-type="float">
            <text:p>6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NZ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NTINO</text:p>
          </table:table-cell>
          <table:table-cell table:style-name="ce6" office:value-type="string" calcext:value-type="string">
            <text:p>CLARISS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UARDI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RCINO</text:p>
          </table:table-cell>
          <table:table-cell table:style-name="ce6" office:value-type="string" calcext:value-type="string">
            <text:p>MARCELL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59.5" calcext:value-type="float">
            <text:p>5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ZZO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SONE</text:p>
          </table:table-cell>
          <table:table-cell table:style-name="ce6" office:value-type="string" calcext:value-type="string">
            <text:p>FLAVI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SCE</text:p>
          </table:table-cell>
          <table:table-cell table:style-name="ce6" office:value-type="string" calcext:value-type="string">
            <text:p>GIUSY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MI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ATAR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MBO</text:p>
          </table:table-cell>
          <table:table-cell table:style-name="ce6" office:value-type="string" calcext:value-type="string">
            <text:p>AIDA DOMENICA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UZZULA'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RIA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ZZARI</text:p>
          </table:table-cell>
          <table:table-cell table:style-name="ce6" office:value-type="string" calcext:value-type="string">
            <text:p>ANNUNZIATO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CINO</text:p>
          </table:table-cell>
          <table:table-cell table:style-name="ce6" office:value-type="string" calcext:value-type="string">
            <text:p>CARMELA CATERINA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82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0.376780916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0.539551388</dc:date>
    <meta:editing-duration>P0D</meta:editing-duration>
    <meta:editing-cycles>1</meta:editing-cycles>
    <meta:document-statistic meta:table-count="1" meta:cell-count="1016" meta:object-count="0"/>
  </office:meta>
</office:document-meta>
</file>