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8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BOETI</text:p>
          </table:table-cell>
          <table:table-cell table:style-name="ce6" office:value-type="string" calcext:value-type="string">
            <text:p>ANGELO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1.5" calcext:value-type="float">
            <text:p>31,5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float" office:value="206.5" calcext:value-type="float">
            <text:p>20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TASI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42" calcext:value-type="float">
            <text:p>142</text:p>
          </table:table-cell>
          <table:table-cell table:style-name="ce9" office:value-type="float" office:value="178" calcext:value-type="float">
            <text:p>17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EMMO</text:p>
          </table:table-cell>
          <table:table-cell table:style-name="ce6" office:value-type="string" calcext:value-type="string">
            <text:p>ALESSANDRO MARI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22" calcext:value-type="float">
            <text:p>22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135" calcext:value-type="float">
            <text:p>1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ANNUNZIATA ANTONIA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float" office:value="134" calcext:value-type="float">
            <text:p>13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VERNA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LGORE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INA</text:p>
          </table:table-cell>
          <table:table-cell table:style-name="ce6" office:value-type="string" calcext:value-type="string">
            <text:p>FRANCESCA FORTUNAT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67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2.036603261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2.190564523</dc:date>
    <meta:editing-duration>P0D</meta:editing-duration>
    <meta:editing-cycles>1</meta:editing-cycles>
    <meta:document-statistic meta:table-count="1" meta:cell-count="90" meta:object-count="0"/>
  </office:meta>
</office:document-meta>
</file>