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6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POLITANÒ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float" office:value="182.5" calcext:value-type="float">
            <text:p>18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ANNUNZIATA ANTONI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float" office:value="143" calcext:value-type="float">
            <text:p>1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I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0.5" calcext:value-type="float">
            <text:p>12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MARIA ANTONIETT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float" office:value="106.5" calcext:value-type="float">
            <text:p>10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INCI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RLANDO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PO</text:p>
          </table:table-cell>
          <table:table-cell table:style-name="ce6" office:value-type="string" calcext:value-type="string">
            <text:p>MATTI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L GRANDE</text:p>
          </table:table-cell>
          <table:table-cell table:style-name="ce6" office:value-type="string" calcext:value-type="string">
            <text:p>GABRIELE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CARAN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ROMI'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.5" calcext:value-type="float">
            <text:p>4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SALONE</text:p>
          </table:table-cell>
          <table:table-cell table:style-name="ce6" office:value-type="string" calcext:value-type="string">
            <text:p>MARIA LUCI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ZZANO</text:p>
          </table:table-cell>
          <table:table-cell table:style-name="ce6" office:value-type="string" calcext:value-type="string">
            <text:p>SAVERIO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UDDINO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PASQUALE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MOGNARI</text:p>
          </table:table-cell>
          <table:table-cell table:style-name="ce6" office:value-type="string" calcext:value-type="string">
            <text:p>ROBERTO PIER PAOLO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18.5" calcext:value-type="float">
            <text:p>18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59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2.356304173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2.510484317</dc:date>
    <meta:editing-duration>P0D</meta:editing-duration>
    <meta:editing-cycles>1</meta:editing-cycles>
    <meta:document-statistic meta:table-count="1" meta:cell-count="173" meta:object-count="0"/>
  </office:meta>
</office:document-meta>
</file>