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17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float" office:value="159" calcext:value-type="float">
            <text:p>15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NUCIFORA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46" calcext:value-type="float">
            <text:p>4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EVELIN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MORETT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ICCOLO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E MOJA'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GRAZIA ETHEL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03.5" calcext:value-type="float">
            <text:p>103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ALMIERI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32" calcext:value-type="float">
            <text:p>32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OLIVET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33" calcext:value-type="float">
            <text:p>3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81" calcext:value-type="float">
            <text:p>8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MARIA ANTONIN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29" calcext:value-type="float">
            <text:p>29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VERDUCI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35" calcext:value-type="float">
            <text:p>3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SICILIA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ARCANGELO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DI SAPIA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>
          <table:table-cell table:style-name="ce6" office:value-type="string" calcext:value-type="string">
            <text:p>BERLINGER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36" calcext:value-type="float">
            <text:p>36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4"/>
        </table:table-row>
        <table:table-row table:style-name="ro2" table:number-rows-repeated="1048558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3.935021861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4.088625349</dc:date>
    <meta:editing-duration>P0D</meta:editing-duration>
    <meta:editing-cycles>1</meta:editing-cycles>
    <meta:document-statistic meta:table-count="1" meta:cell-count="182" meta:object-count="0"/>
  </office:meta>
</office:document-meta>
</file>