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5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NUCIFORA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46" calcext:value-type="float">
            <text:p>4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float" office:value="175" calcext:value-type="float">
            <text:p>1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CC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67.5" calcext:value-type="float">
            <text:p>167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float" office:value="160" calcext:value-type="float">
            <text:p>1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ARREFFA</text:p>
          </table:table-cell>
          <table:table-cell table:style-name="ce6" office:value-type="string" calcext:value-type="string">
            <text:p>MARIA ANTONI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ANDOLFO</text:p>
          </table:table-cell>
          <table:table-cell table:style-name="ce6" office:value-type="string" calcext:value-type="string">
            <text:p>CLAR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OJA'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54" calcext:value-type="float">
            <text:p>15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A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35.5" calcext:value-type="float">
            <text:p>13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CUSO</text:p>
          </table:table-cell>
          <table:table-cell table:style-name="ce6" office:value-type="string" calcext:value-type="string">
            <text:p>ORSOLI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RRESI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.5" calcext:value-type="float">
            <text:p>75,5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float" office:value="125" calcext:value-type="float">
            <text:p>1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OCE</text:p>
          </table:table-cell>
          <table:table-cell table:style-name="ce6" office:value-type="string" calcext:value-type="string">
            <text:p>KESJA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18.5" calcext:value-type="float">
            <text:p>118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APPIA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111" calcext:value-type="float">
            <text:p>11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ZUNGRI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GRAZIA ETHEL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37" calcext:value-type="float">
            <text:p>37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S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7" calcext:value-type="float">
            <text:p>7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ULLO</text:p>
          </table:table-cell>
          <table:table-cell table:style-name="ce6" office:value-type="string" calcext:value-type="string">
            <text:p>FIORELL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5.5" calcext:value-type="float">
            <text:p>10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ERA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NTONACC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INES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8.5" calcext:value-type="float">
            <text:p>9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NNARI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RE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20" calcext:value-type="float">
            <text:p>20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FELICIA STEFAN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28" calcext:value-type="float">
            <text:p>28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ORRENTI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IANNE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USTICA</text:p>
          </table:table-cell>
          <table:table-cell table:style-name="ce6" office:value-type="string" calcext:value-type="string">
            <text:p>MARIAIMMACOLAT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RFANO'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ERES</text:p>
          </table:table-cell>
          <table:table-cell table:style-name="ce6" office:value-type="string" calcext:value-type="string">
            <text:p>MART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O</text:p>
          </table:table-cell>
          <table:table-cell table:style-name="ce6" office:value-type="string" calcext:value-type="string">
            <text:p>FRANCESCO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IDALE</text:p>
          </table:table-cell>
          <table:table-cell table:style-name="ce6" office:value-type="string" calcext:value-type="string">
            <text:p>LORENA CONCETTIN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MOREN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ELEONORA CARMEL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0.5" calcext:value-type="float">
            <text:p>3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3.5" calcext:value-type="float">
            <text:p>6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LUIGI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1.5" calcext:value-type="float">
            <text:p>6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RAMO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LD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URRONE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TIANI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ANUARDI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30" calcext:value-type="float">
            <text:p>3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ARCANGELO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RANCA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ERAVOL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24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4.56851865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4.726115802</dc:date>
    <meta:editing-duration>P0D</meta:editing-duration>
    <meta:editing-cycles>1</meta:editing-cycles>
    <meta:document-statistic meta:table-count="1" meta:cell-count="546" meta:object-count="0"/>
  </office:meta>
</office:document-meta>
</file>