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40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BRUNO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2" calcext:value-type="float">
            <text:p>132</text:p>
          </table:table-cell>
          <table:table-cell table:style-name="ce9" office:value-type="float" office:value="177.5" calcext:value-type="float">
            <text:p>17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ELISABETT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2" calcext:value-type="float">
            <text:p>142</text:p>
          </table:table-cell>
          <table:table-cell table:style-name="ce9" office:value-type="float" office:value="169" calcext:value-type="float">
            <text:p>1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MARIA CRISTIN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float" office:value="141.5" calcext:value-type="float">
            <text:p>14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LLUCCIO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float" office:value="140.5" calcext:value-type="float">
            <text:p>140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OTIN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DIDO</text:p>
          </table:table-cell>
          <table:table-cell table:style-name="ce6" office:value-type="string" calcext:value-type="string">
            <text:p>EVELIN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19" calcext:value-type="float">
            <text:p>19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LENTINO</text:p>
          </table:table-cell>
          <table:table-cell table:style-name="ce6" office:value-type="string" calcext:value-type="string">
            <text:p>GABRIELL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float" office:value="124" calcext:value-type="float">
            <text:p>12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RFIDIO</text:p>
          </table:table-cell>
          <table:table-cell table:style-name="ce6" office:value-type="string" calcext:value-type="string">
            <text:p>FRANCESCA IMMACOLAT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22.5" calcext:value-type="float">
            <text:p>12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CCOLO</text:p>
          </table:table-cell>
          <table:table-cell table:style-name="ce6" office:value-type="string" calcext:value-type="string">
            <text:p>ADRIAN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float" office:value="113.5" calcext:value-type="float">
            <text:p>11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ERRI</text:p>
          </table:table-cell>
          <table:table-cell table:style-name="ce6" office:value-type="string" calcext:value-type="string">
            <text:p>FRANCESCA ANTONELL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19.5" calcext:value-type="float">
            <text:p>19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float" office:value="108.5" calcext:value-type="float">
            <text:p>10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QUARTUCCI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ISABELL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ERPENTINO</text:p>
          </table:table-cell>
          <table:table-cell table:style-name="ce6" office:value-type="string" calcext:value-type="string">
            <text:p>MARIALUIS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91.5" calcext:value-type="float">
            <text:p>91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RUNFIO</text:p>
          </table:table-cell>
          <table:table-cell table:style-name="ce6" office:value-type="string" calcext:value-type="string">
            <text:p>RAMON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ULLONI</text:p>
          </table:table-cell>
          <table:table-cell table:style-name="ce6" office:value-type="string" calcext:value-type="string">
            <text:p>MARIS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RIMI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82.5" calcext:value-type="float">
            <text:p>8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UTRI'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81.5" calcext:value-type="float">
            <text:p>8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STANZ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28.5" calcext:value-type="float">
            <text:p>28,5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.5" calcext:value-type="float">
            <text:p>36,5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OTTOBRE</text:p>
          </table:table-cell>
          <table:table-cell table:style-name="ce6" office:value-type="string" calcext:value-type="string">
            <text:p>AUROR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76.5" calcext:value-type="float">
            <text:p>76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UGGE'</text:p>
          </table:table-cell>
          <table:table-cell table:style-name="ce6" office:value-type="string" calcext:value-type="string">
            <text:p>PAOLA PI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MIERI</text:p>
          </table:table-cell>
          <table:table-cell table:style-name="ce6" office:value-type="string" calcext:value-type="string">
            <text:p>ELEONORA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21" calcext:value-type="float">
            <text:p>2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TALAN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LLA'</text:p>
          </table:table-cell>
          <table:table-cell table:style-name="ce6" office:value-type="string" calcext:value-type="string">
            <text:p>MARIA CHIAR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4.5" calcext:value-type="float">
            <text:p>64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OLIVETO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61.5" calcext:value-type="float">
            <text:p>6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STORIN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IOTTO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54.5" calcext:value-type="float">
            <text:p>54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'ASCOLA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JENTILE</text:p>
          </table:table-cell>
          <table:table-cell table:style-name="ce6" office:value-type="string" calcext:value-type="string">
            <text:p>CARMELIN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A ROSA</text:p>
          </table:table-cell>
          <table:table-cell table:style-name="ce6" office:value-type="string" calcext:value-type="string">
            <text:p>ROSSAN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ALENTINI</text:p>
          </table:table-cell>
          <table:table-cell table:style-name="ce6" office:value-type="string" calcext:value-type="string">
            <text:p>VALENTINA MARI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NTINO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I LE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TARUKH</text:p>
          </table:table-cell>
          <table:table-cell table:style-name="ce6" office:value-type="string" calcext:value-type="string">
            <text:p>VIKTORII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DESIRE'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26" calcext:value-type="float">
            <text:p>26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RDANO</text:p>
          </table:table-cell>
          <table:table-cell table:style-name="ce6" office:value-type="string" calcext:value-type="string">
            <text:p>VITTORI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STEFANO</text:p>
          </table:table-cell>
          <table:table-cell table:style-name="ce6" office:value-type="string" calcext:value-type="string">
            <text:p>MARIACARMELA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OPPOLA</text:p>
          </table:table-cell>
          <table:table-cell table:style-name="ce6" office:value-type="string" calcext:value-type="string">
            <text:p>MARIA LUISA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22" calcext:value-type="float">
            <text:p>2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ANCOTTA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23" calcext:value-type="float">
            <text:p>23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35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4.897536009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5.056556861</dc:date>
    <meta:editing-duration>P0D</meta:editing-duration>
    <meta:editing-cycles>1</meta:editing-cycles>
    <meta:document-statistic meta:table-count="1" meta:cell-count="421" meta:object-count="0"/>
  </office:meta>
</office:document-meta>
</file>