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4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NTORIERO</text:p>
          </table:table-cell>
          <table:table-cell table:style-name="ce6" office:value-type="string" calcext:value-type="string">
            <text:p>ROSA DI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94.5" calcext:value-type="float">
            <text:p>9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DELIC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URZIA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ELEONORA CATERIN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69.5" calcext:value-type="float">
            <text:p>6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SSARI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MBAC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7.5" calcext:value-type="float">
            <text:p>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LUCIA ELIS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1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6.61207894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6.771479997</dc:date>
    <meta:editing-duration>P0D</meta:editing-duration>
    <meta:editing-cycles>1</meta:editing-cycles>
    <meta:document-statistic meta:table-count="1" meta:cell-count="153" meta:object-count="0"/>
  </office:meta>
</office:document-meta>
</file>