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97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GARAFFA</text:p>
          </table:table-cell>
          <table:table-cell table:style-name="ce6" office:value-type="string" calcext:value-type="string">
            <text:p>MARIA PI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3" calcext:value-type="float">
            <text:p>173</text:p>
          </table:table-cell>
          <table:table-cell table:style-name="ce9" office:value-type="float" office:value="221" calcext:value-type="float">
            <text:p>2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MARIA GIUSEPP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6" calcext:value-type="float">
            <text:p>136</text:p>
          </table:table-cell>
          <table:table-cell table:style-name="ce9" office:value-type="float" office:value="181" calcext:value-type="float">
            <text:p>1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LARIOT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float" office:value="180" calcext:value-type="float">
            <text:p>1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PPIA</text:p>
          </table:table-cell>
          <table:table-cell table:style-name="ce6" office:value-type="string" calcext:value-type="string">
            <text:p>CLOTILDE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73.5" calcext:value-type="float">
            <text:p>7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78.5" calcext:value-type="float">
            <text:p>17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ONOFRI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75" calcext:value-type="float">
            <text:p>1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Ì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float" office:value="174" calcext:value-type="float">
            <text:p>17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ZZAFERRO</text:p>
          </table:table-cell>
          <table:table-cell table:style-name="ce6" office:value-type="string" calcext:value-type="string">
            <text:p>MARIA LAUR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float" office:value="165.5" calcext:value-type="float">
            <text:p>16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RAMONA ADRIAN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63" calcext:value-type="float">
            <text:p>16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MARIA CHIAR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float" office:value="153" calcext:value-type="float">
            <text:p>15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45" calcext:value-type="float">
            <text:p>1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GLIANITI</text:p>
          </table:table-cell>
          <table:table-cell table:style-name="ce6" office:value-type="string" calcext:value-type="string">
            <text:p>CONSUELO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float" office:value="144.5" calcext:value-type="float">
            <text:p>14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TICANO</text:p>
          </table:table-cell>
          <table:table-cell table:style-name="ce6" office:value-type="string" calcext:value-type="string">
            <text:p>MARIA GIOVANN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RCIATTI</text:p>
          </table:table-cell>
          <table:table-cell table:style-name="ce6" office:value-type="string" calcext:value-type="string">
            <text:p>GIOVANNI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NTERDONAT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UTTO</text:p>
          </table:table-cell>
          <table:table-cell table:style-name="ce6" office:value-type="string" calcext:value-type="string">
            <text:p>FABRIZIO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5.5" calcext:value-type="float">
            <text:p>13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NIERI</text:p>
          </table:table-cell>
          <table:table-cell table:style-name="ce6" office:value-type="string" calcext:value-type="string">
            <text:p>ROSAMARI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CQUANITI</text:p>
          </table:table-cell>
          <table:table-cell table:style-name="ce6" office:value-type="string" calcext:value-type="string">
            <text:p>MELANI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DELL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CER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SUSCELLI</text:p>
          </table:table-cell>
          <table:table-cell table:style-name="ce6" office:value-type="string" calcext:value-type="string">
            <text:p>FELICE ANTONIO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ILLITAN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TOLO</text:p>
          </table:table-cell>
          <table:table-cell table:style-name="ce6" office:value-type="string" calcext:value-type="string">
            <text:p>RAMON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SSI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number-columns-repeated="2"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AGNOLO</text:p>
          </table:table-cell>
          <table:table-cell table:style-name="ce6" office:value-type="string" calcext:value-type="string">
            <text:p>ODILI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IZIA</text:p>
          </table:table-cell>
          <table:table-cell table:style-name="ce6" office:value-type="string" calcext:value-type="string">
            <text:p>MARIA LUIS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ERRISI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115.5" calcext:value-type="float">
            <text:p>115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OSI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MARCO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float" office:value="115" calcext:value-type="float">
            <text:p>11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GOSTIN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3" calcext:value-type="float">
            <text:p>63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TOLO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OLETI</text:p>
          </table:table-cell>
          <table:table-cell table:style-name="ce6" office:value-type="string" calcext:value-type="string">
            <text:p>CRISTINA BARBAR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113.5" calcext:value-type="float">
            <text:p>11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HINELLA</text:p>
          </table:table-cell>
          <table:table-cell table:style-name="ce6" office:value-type="string" calcext:value-type="string">
            <text:p>MICHELE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13.5" calcext:value-type="float">
            <text:p>11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LLARI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UPI</text:p>
          </table:table-cell>
          <table:table-cell table:style-name="ce6" office:value-type="string" calcext:value-type="string">
            <text:p>ANGELO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NENAT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LACCO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ABRO'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LEI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RTOLESI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BANESE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RRI</text:p>
          </table:table-cell>
          <table:table-cell table:style-name="ce6" office:value-type="string" calcext:value-type="string">
            <text:p>ADRIANO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50" calcext:value-type="float">
            <text:p>5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RTINO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OTO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105" calcext:value-type="float">
            <text:p>10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LUSO</text:p>
          </table:table-cell>
          <table:table-cell table:style-name="ce6" office:value-type="string" calcext:value-type="string">
            <text:p>VINCENZINA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04.5" calcext:value-type="float">
            <text:p>10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ESITI</text:p>
          </table:table-cell>
          <table:table-cell table:style-name="ce6" office:value-type="string" calcext:value-type="string">
            <text:p>VINCENZO RAFFAELE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IAS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number-columns-repeated="2"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9.5" calcext:value-type="float">
            <text:p>99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MARIA CATERIN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URELI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ENTIL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NARO</text:p>
          </table:table-cell>
          <table:table-cell table:style-name="ce6" office:value-type="string" calcext:value-type="string">
            <text:p>MARIA CONCETT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MARI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OTO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ATOZZOL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1.5" calcext:value-type="float">
            <text:p>9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RAMMARTINO</text:p>
          </table:table-cell>
          <table:table-cell table:style-name="ce6" office:value-type="string" calcext:value-type="string">
            <text:p>ANTONELLA IMMACOLAT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ALBERTO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LARA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ILLÀ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VACQUA</text:p>
          </table:table-cell>
          <table:table-cell table:style-name="ce6" office:value-type="string" calcext:value-type="string">
            <text:p>GAETANO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5.5" calcext:value-type="float">
            <text:p>8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CIONT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DÈ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LVAGGIO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TRONEO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ANDREA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VANESS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O</text:p>
          </table:table-cell>
          <table:table-cell table:style-name="ce6" office:value-type="string" calcext:value-type="string">
            <text:p>DAVIDE ANDREA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MBOLI</text:p>
          </table:table-cell>
          <table:table-cell table:style-name="ce6" office:value-type="string" calcext:value-type="string">
            <text:p>ALDO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string" calcext:value-type="string">
            <text:p>R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NALDIS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OMBARDIERI</text:p>
          </table:table-cell>
          <table:table-cell table:style-name="ce6" office:value-type="string" calcext:value-type="string">
            <text:p>NICOLA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79" calcext:value-type="float">
            <text:p>7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ALLURA</text:p>
          </table:table-cell>
          <table:table-cell table:style-name="ce6" office:value-type="string" calcext:value-type="string">
            <text:p>CLAUDIA GIULI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GANO</text:p>
          </table:table-cell>
          <table:table-cell table:style-name="ce6" office:value-type="string" calcext:value-type="string">
            <text:p>ASSUNT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PPIA</text:p>
          </table:table-cell>
          <table:table-cell table:style-name="ce6" office:value-type="string" calcext:value-type="string">
            <text:p>PASQUALE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5" calcext:value-type="float">
            <text:p>5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RDE'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STERI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GIORGIO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SARAH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GAETAN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4.5" calcext:value-type="float">
            <text:p>6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IZZARI</text:p>
          </table:table-cell>
          <table:table-cell table:style-name="ce6" office:value-type="string" calcext:value-type="string">
            <text:p>MARISA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63.5" calcext:value-type="float">
            <text:p>63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NATA'</text:p>
          </table:table-cell>
          <table:table-cell table:style-name="ce6" office:value-type="string" calcext:value-type="string">
            <text:p>BERNADETTE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CEVUT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GALA'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7" calcext:value-type="float">
            <text:p>2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ROSA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NTILE</text:p>
          </table:table-cell>
          <table:table-cell table:style-name="ce6" office:value-type="string" calcext:value-type="string">
            <text:p>SAMANTH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AZARI</text:p>
          </table:table-cell>
          <table:table-cell table:style-name="ce6" office:value-type="string" calcext:value-type="string">
            <text:p>ROBERTO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3" calcext:value-type="float">
            <text:p>5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MARIAILARIA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2.5" calcext:value-type="float">
            <text:p>5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APORITO</text:p>
          </table:table-cell>
          <table:table-cell table:style-name="ce6" office:value-type="string" calcext:value-type="string">
            <text:p>CLAUDIO ANTONIO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EITANO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number-columns-repeated="2"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OCERA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ANNALISA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478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6.935987277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7.094310054</dc:date>
    <meta:editing-duration>P0D</meta:editing-duration>
    <meta:editing-cycles>1</meta:editing-cycles>
    <meta:document-statistic meta:table-count="1" meta:cell-count="1059" meta:object-count="0"/>
  </office:meta>
</office:document-meta>
</file>