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34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float" office:value="198" calcext:value-type="float">
            <text:p>1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ATTOLA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O'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AMPI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56" calcext:value-type="float">
            <text:p>1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DORNAT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I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33.5" calcext:value-type="float">
            <text:p>13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NTAN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TTINER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STEFANO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NSOTTA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LDANO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CCISANO</text:p>
          </table:table-cell>
          <table:table-cell table:style-name="ce6" office:value-type="string" calcext:value-type="string">
            <text:p>DANIELE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RTO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86" calcext:value-type="float">
            <text:p>8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GETTA</text:p>
          </table:table-cell>
          <table:table-cell table:style-name="ce6" office:value-type="string" calcext:value-type="string">
            <text:p>ROSSELL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1.5" calcext:value-type="float">
            <text:p>11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SCÀ</text:p>
          </table:table-cell>
          <table:table-cell table:style-name="ce6" office:value-type="string" calcext:value-type="string">
            <text:p>IVAN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8.5" calcext:value-type="float">
            <text:p>10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TITO'</text:p>
          </table:table-cell>
          <table:table-cell table:style-name="ce6" office:value-type="string" calcext:value-type="string">
            <text:p>EUGENIO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GRAVITI</text:p>
          </table:table-cell>
          <table:table-cell table:style-name="ce6" office:value-type="string" calcext:value-type="string">
            <text:p>ILENIARIT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06.5" calcext:value-type="float">
            <text:p>10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SCOM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À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ARCO</text:p>
          </table:table-cell>
          <table:table-cell table:style-name="ce6" office:value-type="string" calcext:value-type="string">
            <text:p>CATERINA MARI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TA</text:p>
          </table:table-cell>
          <table:table-cell table:style-name="ce6" office:value-type="string" calcext:value-type="string">
            <text:p>COSMO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DDINO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7.5" calcext:value-type="float">
            <text:p>9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CCHINELLI</text:p>
          </table:table-cell>
          <table:table-cell table:style-name="ce6" office:value-type="string" calcext:value-type="string">
            <text:p>MICHELIN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ONT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88.5" calcext:value-type="float">
            <text:p>8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NTIN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TI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4" calcext:value-type="float">
            <text:p>5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BAGLIA</text:p>
          </table:table-cell>
          <table:table-cell table:style-name="ce6" office:value-type="string" calcext:value-type="string">
            <text:p>MATTEO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4.5" calcext:value-type="float">
            <text:p>8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MMIRATI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GRO'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TTI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IZZI</text:p>
          </table:table-cell>
          <table:table-cell table:style-name="ce6" office:value-type="string" calcext:value-type="string">
            <text:p>MARIANGEL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ITANO</text:p>
          </table:table-cell>
          <table:table-cell table:style-name="ce6" office:value-type="string" calcext:value-type="string">
            <text:p>GAETANO MIRCO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N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OPEANO</text:p>
          </table:table-cell>
          <table:table-cell table:style-name="ce6" office:value-type="string" calcext:value-type="string">
            <text:p>GRET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ENTINO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DO</text:p>
          </table:table-cell>
          <table:table-cell table:style-name="ce6" office:value-type="string" calcext:value-type="string">
            <text:p>ENZ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2.5" calcext:value-type="float">
            <text:p>7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OCE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68.5" calcext:value-type="float">
            <text:p>6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LOTTA</text:p>
          </table:table-cell>
          <table:table-cell table:style-name="ce6" office:value-type="string" calcext:value-type="string">
            <text:p>VERONIC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TULLA'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16" calcext:value-type="float">
            <text:p>1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SCE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NTENARI</text:p>
          </table:table-cell>
          <table:table-cell table:style-name="ce6" office:value-type="string" calcext:value-type="string">
            <text:p>EV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DIA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58.5" calcext:value-type="float">
            <text:p>5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ELLA</text:p>
          </table:table-cell>
          <table:table-cell table:style-name="ce6" office:value-type="string" calcext:value-type="string">
            <text:p>FEDERICO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7" calcext:value-type="float">
            <text:p>2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ROSS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55.5" calcext:value-type="float">
            <text:p>5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DA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UGAS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GROTTERIA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.5" calcext:value-type="float">
            <text:p>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FRANCESCO ANTONIO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NCO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LE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6.5" calcext:value-type="float">
            <text:p>4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ULLA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DA'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45.5" calcext:value-type="float">
            <text:p>4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AFIOTI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SCÀ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4.5" calcext:value-type="float">
            <text:p>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4.5" calcext:value-type="float">
            <text:p>4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SSO</text:p>
          </table:table-cell>
          <table:table-cell table:style-name="ce6" office:value-type="string" calcext:value-type="string">
            <text:p>SANDR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CIO</text:p>
          </table:table-cell>
          <table:table-cell table:style-name="ce6" office:value-type="string" calcext:value-type="string">
            <text:p>ANIT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3.5" calcext:value-type="float">
            <text:p>4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TONE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3.5" calcext:value-type="float">
            <text:p>4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CAL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GION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MARIA GIUDITT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.5" calcext:value-type="float">
            <text:p>4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EUGENIO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0.5" calcext:value-type="float">
            <text:p>4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BAGLIA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LOCAM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ENTINI</text:p>
          </table:table-cell>
          <table:table-cell table:style-name="ce6" office:value-type="string" calcext:value-type="string">
            <text:p>MATTEO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ISE'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9.5" calcext:value-type="float">
            <text:p>3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LANGA</text:p>
          </table:table-cell>
          <table:table-cell table:style-name="ce6" office:value-type="string" calcext:value-type="string">
            <text:p>JESSIC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MEON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ESSI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.5" calcext:value-type="float">
            <text:p>4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SCALA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LLAR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TOMMASO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VENZAN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RGI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IOL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IMALD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TI</text:p>
          </table:table-cell>
          <table:table-cell table:style-name="ce6" office:value-type="string" calcext:value-type="string">
            <text:p>LEONARDO MAURIZIO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OMO</text:p>
          </table:table-cell>
          <table:table-cell table:style-name="ce6" office:value-type="string" calcext:value-type="string">
            <text:p>MARIA SAR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25" calcext:value-type="float">
            <text:p>25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URSIN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LAN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.5" calcext:value-type="float">
            <text:p>3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ERNO</text:p>
          </table:table-cell>
          <table:table-cell table:style-name="ce6" office:value-type="string" calcext:value-type="string">
            <text:p>ELENA DOMENIC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.5" calcext:value-type="float">
            <text:p>3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SANO</text:p>
          </table:table-cell>
          <table:table-cell table:style-name="ce6" office:value-type="string" calcext:value-type="string">
            <text:p>GIUSY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ER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SANTINO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.5" calcext:value-type="float">
            <text:p>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PPEDIS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NOVALE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NC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NTEROSSO</text:p>
          </table:table-cell>
          <table:table-cell table:style-name="ce6" office:value-type="string" calcext:value-type="string">
            <text:p>COSIMO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EMA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UDI</text:p>
          </table:table-cell>
          <table:table-cell table:style-name="ce6" office:value-type="string" calcext:value-type="string">
            <text:p>GIANLUCA VINCENZO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MMARERI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ANNAMARIACONCETT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ASTASI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ARDULL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R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.5" calcext:value-type="float">
            <text:p>2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E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RIVO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27" calcext:value-type="float">
            <text:p>27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RIA</text:p>
          </table:table-cell>
          <table:table-cell table:style-name="ce6" office:value-type="string" calcext:value-type="string">
            <text:p>GRAZIELLA ALESSIA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CCURS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TALONE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GLIANO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ETEROT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23.5" calcext:value-type="float">
            <text:p>23,5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VINCENZO FRANCESCO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PALMISINA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T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RICCARDO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GANO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ANO'</text:p>
          </table:table-cell>
          <table:table-cell table:style-name="ce6" office:value-type="string" calcext:value-type="string">
            <text:p>FAUSTO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FRIDA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NATO</text:p>
          </table:table-cell>
          <table:table-cell table:style-name="ce6" office:value-type="string" calcext:value-type="string">
            <text:p>DAFNE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15.5" calcext:value-type="float">
            <text:p>15,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DERAZZO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IA CAMILLA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41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7.28894254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7.461047646</dc:date>
    <meta:editing-duration>P0D</meta:editing-duration>
    <meta:editing-cycles>1</meta:editing-cycles>
    <meta:document-statistic meta:table-count="1" meta:cell-count="1427" meta:object-count="0"/>
  </office:meta>
</office:document-meta>
</file>