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50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MIRENDA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66" calcext:value-type="float">
            <text:p>66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1" calcext:value-type="float">
            <text:p>141</text:p>
          </table:table-cell>
          <table:table-cell table:style-name="ce9" office:value-type="float" office:value="219" calcext:value-type="float">
            <text:p>2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float" office:value="171" calcext:value-type="float">
            <text:p>17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NARELLO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168" calcext:value-type="float">
            <text:p>1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MINAR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float" office:value="164" calcext:value-type="float">
            <text:p>16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float" office:value="162" calcext:value-type="float">
            <text:p>16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RDUCI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62" calcext:value-type="float">
            <text:p>16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SCIOTTO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float" office:value="160" calcext:value-type="float">
            <text:p>1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POLO</text:p>
          </table:table-cell>
          <table:table-cell table:style-name="ce6" office:value-type="string" calcext:value-type="string">
            <text:p>PASQUALE FRANCESCO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58" calcext:value-type="float">
            <text:p>1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TANÒ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float" office:value="155" calcext:value-type="float">
            <text:p>15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PASERGI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float" office:value="151" calcext:value-type="float">
            <text:p>15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LARDO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float" office:value="149" calcext:value-type="float">
            <text:p>1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IZZI</text:p>
          </table:table-cell>
          <table:table-cell table:style-name="ce6" office:value-type="string" calcext:value-type="string">
            <text:p>MARILEN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54" calcext:value-type="float">
            <text:p>54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LORIO</text:p>
          </table:table-cell>
          <table:table-cell table:style-name="ce6" office:value-type="string" calcext:value-type="string">
            <text:p>ROSSELL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ORDAMAGLIA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.5" calcext:value-type="float">
            <text:p>3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float" office:value="146.5" calcext:value-type="float">
            <text:p>14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ZZARI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43" calcext:value-type="float">
            <text:p>1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GLIOSTRO</text:p>
          </table:table-cell>
          <table:table-cell table:style-name="ce6" office:value-type="string" calcext:value-type="string">
            <text:p>GIANLUC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LARDO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float" office:value="141" calcext:value-type="float">
            <text:p>1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ROSA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URANTE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ANCATI</text:p>
          </table:table-cell>
          <table:table-cell table:style-name="ce6" office:value-type="string" calcext:value-type="string">
            <text:p>PANTALEONE DANILO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CIANO'</text:p>
          </table:table-cell>
          <table:table-cell table:style-name="ce6" office:value-type="string" calcext:value-type="string">
            <text:p>CINZI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CCHIE'</text:p>
          </table:table-cell>
          <table:table-cell table:style-name="ce6" office:value-type="string" calcext:value-type="string">
            <text:p>TANI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ZESE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ERVASI</text:p>
          </table:table-cell>
          <table:table-cell table:style-name="ce6" office:value-type="string" calcext:value-type="string">
            <text:p>SABRIN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CCA'</text:p>
          </table:table-cell>
          <table:table-cell table:style-name="ce6" office:value-type="string" calcext:value-type="string">
            <text:p>EMMANUELE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113.5" calcext:value-type="float">
            <text:p>11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GLIESE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EMMO</text:p>
          </table:table-cell>
          <table:table-cell table:style-name="ce6" office:value-type="string" calcext:value-type="string">
            <text:p>ALESSANDRO MARI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1.5" calcext:value-type="float">
            <text:p>11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LGORE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UCITTI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ANDIMARTE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66" calcext:value-type="float">
            <text:p>6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ZZO</text:p>
          </table:table-cell>
          <table:table-cell table:style-name="ce6" office:value-type="string" calcext:value-type="string">
            <text:p>SAVERIO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IT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BANESE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AMUGLIA</text:p>
          </table:table-cell>
          <table:table-cell table:style-name="ce6" office:value-type="string" calcext:value-type="string">
            <text:p>VENERE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67" calcext:value-type="float">
            <text:p>67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ZZARI</text:p>
          </table:table-cell>
          <table:table-cell table:style-name="ce6" office:value-type="string" calcext:value-type="string">
            <text:p>MARIA GIOVANN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ILE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PO</text:p>
          </table:table-cell>
          <table:table-cell table:style-name="ce6" office:value-type="string" calcext:value-type="string">
            <text:p>MATTI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FFINO</text:p>
          </table:table-cell>
          <table:table-cell table:style-name="ce6" office:value-type="string" calcext:value-type="string">
            <text:p>TONI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INCIPATO</text:p>
          </table:table-cell>
          <table:table-cell table:style-name="ce6" office:value-type="string" calcext:value-type="string">
            <text:p>GIADA FRANCESC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LLI</text:p>
          </table:table-cell>
          <table:table-cell table:style-name="ce6" office:value-type="string" calcext:value-type="string">
            <text:p>LOREN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GALA'</text:p>
          </table:table-cell>
          <table:table-cell table:style-name="ce6" office:value-type="string" calcext:value-type="string">
            <text:p>CLELI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AMATI</text:p>
          </table:table-cell>
          <table:table-cell table:style-name="ce6" office:value-type="string" calcext:value-type="string">
            <text:p>DELIA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CRITI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AFERRO</text:p>
          </table:table-cell>
          <table:table-cell table:style-name="ce6" office:value-type="string" calcext:value-type="string">
            <text:p>MARIANN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63.5" calcext:value-type="float">
            <text:p>6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ULIAN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53.5" calcext:value-type="float">
            <text:p>5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OBILE</text:p>
          </table:table-cell>
          <table:table-cell table:style-name="ce6" office:value-type="string" calcext:value-type="string">
            <text:p>MARIA DESIREE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GIONE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SC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25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7.660987106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7.816902444</dc:date>
    <meta:editing-duration>P0D</meta:editing-duration>
    <meta:editing-cycles>1</meta:editing-cycles>
    <meta:document-statistic meta:table-count="1" meta:cell-count="544" meta:object-count="0"/>
  </office:meta>
</office:document-meta>
</file>