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5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MAURO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54" calcext:value-type="float">
            <text:p>1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LLETI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151" calcext:value-type="float">
            <text:p>15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LEME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ZESE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7.5" calcext:value-type="float">
            <text:p>11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RRAO</text:p>
          </table:table-cell>
          <table:table-cell table:style-name="ce6" office:value-type="string" calcext:value-type="string">
            <text:p>ENRICO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IT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AFERRO</text:p>
          </table:table-cell>
          <table:table-cell table:style-name="ce6" office:value-type="string" calcext:value-type="string">
            <text:p>MARIANN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62.5" calcext:value-type="float">
            <text:p>6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FFINO</text:p>
          </table:table-cell>
          <table:table-cell table:style-name="ce6" office:value-type="string" calcext:value-type="string">
            <text:p>TONI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GIONE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.5" calcext:value-type="float">
            <text:p>4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AMUGLIA</text:p>
          </table:table-cell>
          <table:table-cell table:style-name="ce6" office:value-type="string" calcext:value-type="string">
            <text:p>VENERE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ER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IN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6.5" calcext:value-type="float">
            <text:p>6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RRIGO</text:p>
          </table:table-cell>
          <table:table-cell table:style-name="ce6" office:value-type="string" calcext:value-type="string">
            <text:p>JOSEPH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15.5" calcext:value-type="float">
            <text:p>15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CURI</text:p>
          </table:table-cell>
          <table:table-cell table:style-name="ce6" office:value-type="string" calcext:value-type="string">
            <text:p>DONATO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60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9.614718735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9.769730017</dc:date>
    <meta:editing-duration>P0D</meta:editing-duration>
    <meta:editing-cycles>1</meta:editing-cycles>
    <meta:document-statistic meta:table-count="1" meta:cell-count="164" meta:object-count="0"/>
  </office:meta>
</office:document-meta>
</file>