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5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CARIDI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float" office:value="179" calcext:value-type="float">
            <text:p>1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CC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55" calcext:value-type="float">
            <text:p>15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CUSO</text:p>
          </table:table-cell>
          <table:table-cell table:style-name="ce6" office:value-type="string" calcext:value-type="string">
            <text:p>ORSOLIN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40.5" calcext:value-type="float">
            <text:p>14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RFIDIO</text:p>
          </table:table-cell>
          <table:table-cell table:style-name="ce6" office:value-type="string" calcext:value-type="string">
            <text:p>FRANCESCA IMMACOLAT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133" calcext:value-type="float">
            <text:p>1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INELLA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float" office:value="122.5" calcext:value-type="float">
            <text:p>12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QUARTUCCI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PPIA</text:p>
          </table:table-cell>
          <table:table-cell table:style-name="ce6" office:value-type="string" calcext:value-type="string">
            <text:p>MARILEN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ISI</text:p>
          </table:table-cell>
          <table:table-cell table:style-name="ce6" office:value-type="string" calcext:value-type="string">
            <text:p>ANNARIT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91.5" calcext:value-type="float">
            <text:p>9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GA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TANZ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LLAM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LA'</text:p>
          </table:table-cell>
          <table:table-cell table:style-name="ce6" office:value-type="string" calcext:value-type="string">
            <text:p>MARIA CHIAR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RIC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70.5" calcext:value-type="float">
            <text:p>7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RRONE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60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2.04628628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2.197768595</dc:date>
    <meta:editing-duration>P0D</meta:editing-duration>
    <meta:editing-cycles>1</meta:editing-cycles>
    <meta:document-statistic meta:table-count="1" meta:cell-count="162" meta:object-count="0"/>
  </office:meta>
</office:document-meta>
</file>