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LUCIA MARI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float" office:value="169.5" calcext:value-type="float">
            <text:p>16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ESE</text:p>
          </table:table-cell>
          <table:table-cell table:style-name="ce6" office:value-type="string" calcext:value-type="string">
            <text:p>LU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53" calcext:value-type="float">
            <text:p>53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46.5" calcext:value-type="float">
            <text:p>14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PA MARE</text:p>
          </table:table-cell>
          <table:table-cell table:style-name="ce6" office:value-type="string" calcext:value-type="string">
            <text:p>CECILI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DAVIDE NIKIT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4.47075573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4.623865987</dc:date>
    <meta:editing-duration>P0D</meta:editing-duration>
    <meta:editing-cycles>1</meta:editing-cycles>
    <meta:document-statistic meta:table-count="1" meta:cell-count="89" meta:object-count="0"/>
  </office:meta>
</office:document-meta>
</file>